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Default">
      <style:paragraph-properties fo:margin-left="2.498cm" fo:margin-right="0cm" fo:text-indent="1.249cm" style:auto-text-indent="false"/>
      <style:text-properties fo:font-size="11pt" style:font-size-asian="11pt" style:font-size-complex="11pt"/>
    </style:style>
    <style:style style:name="P2" style:family="paragraph" style:parent-style-name="Default">
      <style:paragraph-properties fo:text-align="justify" style:justify-single-word="false"/>
      <style:text-properties fo:font-size="11pt" style:font-size-asian="11pt" style:font-size-complex="11pt"/>
    </style:style>
    <style:style style:name="P3" style:family="paragraph" style:parent-style-name="Standard">
      <style:paragraph-properties fo:text-align="justify" style:justify-single-word="false"/>
    </style:style>
    <style:style style:name="P4" style:family="paragraph" style:parent-style-name="Standard">
      <style:paragraph-properties fo:margin-top="0cm" fo:margin-bottom="0cm" style:contextual-spacing="false" fo:line-height="100%" fo:text-align="justify" style:justify-single-word="false"/>
      <style:text-properties fo:color="#000000" loext:opacity="100%" style:font-name="Arial" style:font-name-complex="Arial1"/>
    </style:style>
    <style:style style:name="P5" style:family="paragraph" style:parent-style-name="Standard">
      <style:paragraph-properties fo:margin-top="0cm" fo:margin-bottom="0cm" style:contextual-spacing="false" fo:line-height="100%" fo:text-align="justify" style:justify-single-word="false"/>
      <style:text-properties fo:color="#000000" loext:opacity="100%" style:font-name="Arial" style:font-name-complex="Arial1"/>
    </style:style>
    <style:style style:name="P6" style:family="paragraph" style:parent-style-name="Default">
      <style:paragraph-properties fo:margin-left="2.498cm" fo:margin-right="0cm" fo:text-indent="1.249cm" style:auto-text-indent="false"/>
      <style:text-properties fo:font-size="11pt" fo:font-weight="bold" style:font-size-asian="11pt" style:font-weight-asian="bold" style:font-size-complex="11pt" style:font-weight-complex="bold"/>
    </style:style>
    <style:style style:name="P7" style:family="paragraph" style:parent-style-name="Default">
      <style:paragraph-properties fo:text-align="justify" style:justify-single-word="false"/>
      <style:text-properties fo:font-size="11pt" style:font-size-asian="11pt" style:font-size-complex="11pt"/>
    </style:style>
    <style:style style:name="P8" style:family="paragraph" style:parent-style-name="Default">
      <style:paragraph-properties fo:text-align="justify" style:justify-single-word="false"/>
    </style:style>
    <style:style style:name="T1" style:family="text">
      <style:text-properties fo:font-size="11pt" style:font-size-asian="11pt"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MODELO DE PROPOSTA DE PREÇO </text:p>
      <text:p text:style-name="P6">CONCORRÊNCIA PRESENCIAL Nº 01/2025 </text:p>
      <text:p text:style-name="P1"/>
      <text:p text:style-name="P2">Referência: Licitação promovida pela PREFEITURA MUNICIPAL DE RONDONÓPOLIS</text:p>
      <text:p text:style-name="P2">Nome empresarial da licitante: </text:p>
      <text:p text:style-name="P2">CNPJ: </text:p>
      <text:p text:style-name="P2">Endereço, telefone e e-mail: </text:p>
      <text:p text:style-name="P2">Validade da proposta ...(.....) dias a partir da data de sua apresentação. </text:p>
      <text:p text:style-name="P2"/>
      <text:p text:style-name="P2">1) Declaramos que, na vigência do contrato decorrente da Concorrência n.º 01/2025, promovida pela PREFEITURA MUNICIPAL DE RONDONÓPOLIS, serão cobrados os seguintes honorários: </text:p>
      <text:p text:style-name="P2"/>
      <text:p text:style-name="P2">a) Honorários de <text:s/>..... (por cento) sobre os custos (i) à produção e à execução técnica de peça e ou material, assim como (ii) ao planejamento e à execução de pesquisas e de outros instrumentos, de avaliação e de geração de conhecimento sobre o mercado, o público-alvo, os meios de divulgação nos quais serão difundidas as peças e ações publicitárias ou sobre os resultados das campanhas realizadas; (iii); à criação e desenvolvimento de formas inovadoras de comunicação publicitárias destinadas a expandir os efeitos das mensagens, em consonância com novas tecnologias; </text:p>
      <text:p text:style-name="P2"/>
      <text:p text:style-name="P2">b) Em decorrência dos trabalhos de criação e produção interna, será aplicada a Tabela Referencial de Custos Internos editada pelo Sindicato das Agências de Propaganda do Estado de Mato Grosso, vigente quando da prestação dos serviços correspondentes, com um desconto de ..... (....... por cento); </text:p>
      <text:p text:style-name="P2"/>
      <text:p text:style-name="P2">O preço proposto contempla todos os custos e despesas necessários à plena execução do serviço, tais como de pessoal e de administração e todos os encargos (obrigações sociais, impostos, taxas etc.) incidentes sobre os serviços objeto desta licitação, nada mais sendo lícito pleitear da PREFEITURA MUNICIPAL DE RONDONÓPOLIS a esse título. </text:p>
      <text:p text:style-name="P2"/>
      <text:p text:style-name="P2">2) Declaramo-nos cientes de que a PREFEITURA MUNICIPAL DE RONDONÓPOLIS procederá à retenção de tributos e contribuições nas situações previstas em lei. </text:p>
      <text:p text:style-name="P2"/>
      <text:p text:style-name="P8"><text:span text:style-name="T1">3) O desconto de agência ou honorários de mídia será pago à agência que intermediar a compra de espaço/tempo publicitários, pelos Veículos de Comunicação, na base de 20% sobre o valor da mídia efetivamente negociada, sendo que o Veículo emitirá sua fatura contra a PREFEITURA MUNICIPAL DE RONDONÓPOLIS <text:s/>correspondente à chamada “parte líquida”, correspondente a 80% do valor da mídia, e a agência emitirá sua nota fiscal correspondente a 17 % (dezessete por cento), já deduzido o repasse de 3 % (três por cento) sobre o valor da mídia negociada, contra a PREFEITURA MUNICIPAL DE RONDONÓPOLIS.</text:span></text:p>
      <text:p text:style-name="P2"/>
      <text:p text:style-name="P2">4) Informamos conhecer e aceitar as disposições alusivas a direitos autorais. </text:p>
      <text:p text:style-name="P2"/>
      <text:p text:style-name="P2">. CARIMBO/CNPJ E ASSINATURA DO REPRESENTANTE LEGAL DA EMPRESA </text:p>
      <text:p text:style-name="P4">IDENTIFICAÇÃO DO CARGO/FUNÇÃO DO FIRMATÁRIO </text:p>
      <text:p text:style-name="P4"/>
      <text:p text:style-name="P2">Observação: a proposta de preço deverá ser elaborada em papel timbrado da licitante e assinada por seu representante, cuja competência para prática deste ato deverá ser documentalmente comprovada.<text:tab/></text:p>
      <text:p text:style-name="P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1pt" fo:language="pt" fo:country="BR"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pt" fo:country="BR"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Standard_20__28_user_29_" style:display-name="Standard (user)" style:family="paragraph" style:default-outline-level="">
      <style:paragraph-properties fo:margin-left="0.259cm" fo:margin-right="0.24cm" fo:margin-top="0cm" fo:margin-bottom="0.215cm" style:contextual-spacing="false" fo:line-height="97%" fo:text-align="justify" style:justify-single-word="false" fo:orphans="2" fo:widows="2" fo:hyphenation-ladder-count="no-limit" fo:text-indent="-0.018cm" style:auto-text-indent="false" style:vertical-align="baseline"/>
      <style:text-properties fo:color="#000000" loext:opacity="100%" style:font-name="Calibri" fo:font-family="Calibri" style:font-family-generic="roman" style:font-pitch="variable" fo:font-size="13.5pt" fo:language="ar" fo:country="SA" style:font-name-asian="Times New Roman1" style:font-family-asian="'Times New Roman'" style:font-family-generic-asian="system" style:font-pitch-asian="variable" style:font-size-asian="13.5pt" style:language-asian="pt" style:country-asian="BR"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3cm" fo:margin-right="3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usuario</meta:initial-creator>
    <meta:editing-cycles>2</meta:editing-cycles>
    <meta:creation-date>2025-06-13T14:31:00</meta:creation-date>
    <dc:date>2025-06-25T09:57:53.731000000</dc:date>
    <meta:editing-duration>PT4M15S</meta:editing-duration>
    <meta:generator>LibreOffice/7.2.0.4$Windows_X86_64 LibreOffice_project/9a9c6381e3f7a62afc1329bd359cc48accb6435b</meta:generator>
    <meta:document-statistic meta:table-count="0" meta:image-count="0" meta:object-count="0" meta:page-count="1" meta:paragraph-count="17" meta:word-count="418" meta:character-count="2784" meta:non-whitespace-character-count="2366"/>
    <meta:user-defined meta:name="AppVersion">14.0000</meta:user-defined>
    <meta:template xlink:type="simple" xlink:actuate="onRequest" xlink:title="Normal" xlink:href=""/>
  </office:meta>
</office:document-meta>
</file>